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780000003FCFFB2AD41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1" text:anchor-type="char" svg:width="17.59cm" svg:height="9.343cm" draw:z-index="0"><draw:image xlink:href="Pictures/1000000100000780000003FCFFB2AD4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CA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CA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7T18:32:37.913051900</meta:creation-date>
    <dc:date>2026-05-27T18:33:13.092572000</dc:date>
    <meta:editing-duration>PT35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25.8.6.2$Windows_X86_64 LibreOffice_project/b4b39682cd9868fa725bc664aff94278d315bd04</meta:generator>
  </office:meta>
</office:document-meta>
</file>